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tarSymbol" svg:font-family="StarSymbol" style:font-charset="x-symbol"/>
    <style:font-face style:name="OpenSymbol" svg:font-family="OpenSymbol"/>
    <style:font-face style:name="Arial2" svg:font-family="Arial" style:font-family-generic="swiss"/>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list-style-name="L3"/>
    <style:style style:name="P2" style:family="paragraph" style:parent-style-name="Standard">
      <style:text-properties fo:font-weight="bold" style:font-weight-asian="bold" style:font-weight-complex="bold"/>
    </style:style>
    <style:style style:name="P3" style:family="paragraph" style:parent-style-name="Standard" style:list-style-name="L3">
      <style:text-properties fo:font-weight="bold" style:font-weight-asian="bold" style:font-weight-complex="bold"/>
    </style:style>
    <style:style style:name="P4" style:family="paragraph" style:parent-style-name="Standard">
      <style:paragraph-properties fo:text-align="center" style:justify-single-word="false"/>
      <style:text-properties fo:font-size="14pt" fo:font-weight="bold" style:font-size-asian="14pt" style:font-weight-asian="bold" style:font-size-complex="14pt" style:font-weight-complex="bold"/>
    </style:style>
    <style:style style:name="P5" style:family="paragraph" style:parent-style-name="Standard">
      <style:text-properties fo:font-weight="normal" style:font-weight-asian="normal" style:font-weight-complex="normal"/>
    </style:style>
    <style:style style:name="P6" style:family="paragraph" style:parent-style-name="Standard">
      <style:paragraph-properties>
        <style:tab-stops>
          <style:tab-stop style:position="15.214cm"/>
        </style:tab-stops>
      </style:paragraph-properties>
    </style:style>
    <style:style style:name="T1" style:family="text">
      <style:text-properties fo:font-weight="normal" style:font-weight-asian="normal" style:font-weight-complex="normal"/>
    </style:style>
    <style:style style:name="T2" style:family="text">
      <style:text-properties style:text-underline-style="solid" style:text-underline-width="auto" style:text-underline-color="font-color"/>
    </style:style>
    <style:style style:name="T3" style:family="text">
      <style:text-properties fo:font-style="italic" style:font-style-asian="italic" style:font-style-complex="italic"/>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2">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text:list-style style:name="L3">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style:text-properties style:font-name="StarSymbol"/>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style:text-properties style:font-name="StarSymbol"/>
      </text:list-level-style-bullet>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Standard"/>
      <text:p text:style-name="Standard"/>
      <text:p text:style-name="P4">Eating well action plan</text:p>
      <text:p text:style-name="Standard"/>
      <text:p text:style-name="Standard">Many thanks for the opportunity to contribute to Newham Council's action plans. </text:p>
      <text:p text:style-name="Standard"/>
      <text:p text:style-name="Standard">This is my thoughts on contributing to your eating well strategy for 50 plus residents - I think much the same applies to all residents. If you think any of these ideas are useful I could help you with some of this. I'm Dr David Arnaud, email <text:a xlink:type="simple" xlink:href="mailto:DavidJArnaud@gmail.com" text:style-name="Internet_20_link" text:visited-style-name="Visited_20_Internet_20_Link">DavidJArnaud@gmail.com</text:a> or whatsapp 07523521880.</text:p>
      <text:p text:style-name="Standard"/>
      <text:p text:style-name="P6">To give a brief background I'm a retired lecturer in psychology who specialised in how to help people make wise decisions. Since retiring I've been focusing on how to improve my own health (after a diagnosis of high blood pressure and other health problems) and come to realise what a massive health challenge we face from the ubiquity of the Standard Western Diet. Decisions about eating well are one of the most important decisions we face in life.</text:p>
      <text:p text:style-name="Standard"/>
      <text:p text:style-name="Standard">I wrote a response before to your first action plan not realising there were more coming – plus I've had more time to think – so this is a more extended response and tries to integrate with strategies in your other action plans. Please forgive me for the long response – and I might be preaching to the converted below - but it is one of the most pressing challenges we face in the modern world. </text:p>
      <text:p text:style-name="Standard"/>
      <text:p text:style-name="Standard">As citizens we face a difficult challenge to eat well because of general confusion about what eating well implies and the enormous success of the modern food industry in making unhealthy foods so convenient and <text:s/>tempting. When people try to change their eating patterns often they go on intense calorie restrictive diets and boot-camp type exercise regimes which unfortunately don't tend to work <text:s/>leading to yo-yoing weight and over the long term the worst of all possible worlds of increase in weight, reduction in muscle mass and feelings of self-disgust and hopelessness. </text:p>
      <text:p text:style-name="Standard"/>
      <text:p text:style-name="Standard">There is also a lack of professional help in eating well, with Drs receiving little education in nutrition and lacking time to help with difficult behaviour change, and personal trainers and nutritionists only accessing a small part of the population. A relatively new approach is to introduce health coaches who can both provide nutritional and general health advice and aid people in the process of effectively changing their behaviour.</text:p>
      <text:p text:style-name="Standard"/>
      <text:p text:style-name="Standard">Confusingly there is a wide range of different opinions on what is eating well – should it be more or less fat, carbs or proteins, more or less meat or turning vegetarian or vegan etc. ? This should not worry us too much as this might anyway come down to individual differences in genetics and epigenetics and the content of the microbiome or, as shown by the varied diets in the different Blue Zones around the world, where people have the longest and healthiest lifespans, cultural difference in eating patterns. </text:p>
      <text:p text:style-name="Standard"/>
      <text:p text:style-name="Standard">Moreover all agree that a healthy diet doesn't include highly processed foods loaded with sugars, salt, bad oils, and a range of chemical additives which can all trigger insulin resistance and create an unhealthy microbiome leading to an increased incidence in the diseases of modernity such as diabetes, cardiovascular problems, Alzheimer's and cancer among others, reducing healthy lifespans and life satisfaction and increasing medical and related costs. <text:s/>Shockingly it is estimated that about 60% of total energy intake in the UK is from ultra-processed food (Rauber et al, 2019).</text:p>
      <text:p text:style-name="Standard"/>
      <text:p text:style-name="Standard">That a concerted and neighbourhood style approach to changing eating and other lifestyle patterns can work as is shown by applying the Blue Zone principles. For example beach cities in California achieved over a seven year period a 15% drop in obese adults, a 68% drop in obese children, a 36% decrease in smoking, increases in exercise and overall life satisfaction and a $21 million dollar <text:soft-page-break/>reduction in direct medical expenses.</text:p>
      <text:p text:style-name="Standard"/>
      <text:p text:style-name="Standard">Here are a list of possible strategies <text:s/>I could think of that Newham could try that specifically focus on eating well.</text:p>
      <text:p text:style-name="Standard"/>
      <text:list xml:id="list7881179264998206158" text:style-name="L3">
        <text:list-header>
          <text:p text:style-name="P3">1. Health coaching programme for groups</text:p>
          <text:p text:style-name="P1"/>
          <text:p text:style-name="P1">Develop a protocol of information provision, debate, and coaching interventions to take a group through an extended programme of eating well behaviour change. As well as eating well <text:s/>this can include related issues of:</text:p>
          <text:list>
            <text:list-item>
              <text:list>
                <text:list-item>
                  <text:p text:style-name="P1">coping with stress</text:p>
                </text:list-item>
                <text:list-item>
                  <text:p text:style-name="P1">improving sleep</text:p>
                </text:list-item>
                <text:list-item>
                  <text:p text:style-name="P1">exercise including slowing and reversing declines in movement/strength/balance as we age. </text:p>
                </text:list-item>
              </text:list>
            </text:list-item>
          </text:list>
          <text:p text:style-name="P1"/>
          <text:p text:style-name="P1">Residents could be cross-referred to other exercise options in the council plan. Groups who have a sense of 'weness' are likely to feel less intimidated than lone individuals and to join activities and classes together.</text:p>
          <text:p text:style-name="P1"/>
          <text:p text:style-name="P1">The health coaching programme could be assessed for effectiveness by:</text:p>
          <text:list>
            <text:list-item>
              <text:list>
                <text:list-item>
                  <text:p text:style-name="P1">changes to waist circumference</text:p>
                </text:list-item>
                <text:list-item>
                  <text:p text:style-name="P1">changes in blood pressure,cholesterol and triglycerides </text:p>
                </text:list-item>
                <text:list-item>
                  <text:p text:style-name="P1">participants' satisfaction, mental health and perceived behaviour change. </text:p>
                </text:list-item>
                <text:list-item>
                  <text:p text:style-name="P1">And over long term incidence of the diseases of modernity such as diabetes, cardiovascular problems, Alzheimer's and cancer and age at death </text:p>
                  <text:p text:style-name="P1"/>
                </text:list-item>
              </text:list>
            </text:list-item>
          </text:list>
          <text:p text:style-name="P1">Continuous glucose monitoring could also be used to help participants identify which foods trigger a glucose spike for them, which could also provide a measure of long term change (is there a decrease in glucose spiking over time?).</text:p>
          <text:p text:style-name="P1"/>
          <text:p text:style-name="P1">The development and delivery of the programme could be carried out by a health coach or someone else suitable. </text:p>
          <text:p text:style-name="P1"/>
          <text:p text:style-name="P1">Graduates from this programme, appropriately supervised, could then deliver the programme allowing an exponential reach to Borough residents. Graduates of the programme could also be recruited as knowledgeable and persuasive volunteers for some of the other strategies below.</text:p>
          <text:p text:style-name="P1"/>
        </text:list-header>
      </text:list>
      <text:p text:style-name="Standard"/>
      <text:list xml:id="list40258070" text:continue-numbering="true" text:style-name="L3">
        <text:list-header>
          <text:p text:style-name="P3">2. Health coaching for individuals</text:p>
          <text:p text:style-name="P3"/>
          <text:p text:style-name="P1">Residents with complex needs or a dislike of working in groups could benefit from an individualised version of the above.</text:p>
          <text:p text:style-name="P1"/>
          <text:p text:style-name="P1"/>
          <text:p text:style-name="P3">3. Widespread dissemination of information about eating well.</text:p>
          <text:p text:style-name="P3"/>
          <text:p text:style-name="P1">Information points could be set up in areas such as Drs surgeries, hospitals, council spaces and libraries. This could be staffed by volunteers from the health coaching programme who could also explain the changes they have made (“ask me how I changed my health”).</text:p>
          <text:p text:style-name="P1"/>
          <text:p text:style-name="P1">This information could be written by nutritionists or other suitable people, or taken from <text:soft-page-break/>already produced guidance. It could include information on stress, sleep and movement/exercise as well. Libraries could order multiple copies of books on eating well and related topics and leave them prominently on display.</text:p>
          <text:p text:style-name="P1"/>
          <text:p text:style-name="P1">When I sit in my doctors' surgery there is always a TV on – surely this could instead by giving nutritional advice? Or TV screens could be set up at other information points – especially where there is a 'captive audience' of people waiting for a service of some sort. Already existing materials could be used such as the podcasts from drchatterjee.com or Professor Spector on joinzoe.com. </text:p>
          <text:p text:style-name="P1"/>
          <text:p text:style-name="P1"/>
          <text:p text:style-name="P3">4. How healthy is my shopping basket?</text:p>
          <text:p text:style-name="P3"/>
          <text:p text:style-name="P1">I <text:s/>find it heartbreaking to watch the food that many people fill their baskets with in supermarkets. With the agreement of supermarkets (or failing that in shopping centres) an information point, staffed by volunteers, could be set up allowing shoppers to ask how healthy is their shopping basket.</text:p>
          <text:p text:style-name="P1"/>
          <text:p text:style-name="P1">Healthy swops could be recommended. For example:</text:p>
          <text:list>
            <text:list-item>
              <text:list>
                <text:list-item>
                  <text:p text:style-name="P1">baked potatoes with skin for chips </text:p>
                </text:list-item>
                <text:list-item>
                  <text:p text:style-name="P1">popcorn for crisps</text:p>
                </text:list-item>
                <text:list-item>
                  <text:p text:style-name="P1">oats instead of sugary cereals</text:p>
                </text:list-item>
                <text:list-item>
                  <text:p text:style-name="P1">dark chocolate for sweets</text:p>
                </text:list-item>
                <text:list-item>
                  <text:p text:style-name="P1">fruits instead of juices and sodas</text:p>
                  <text:p text:style-name="P1"/>
                </text:list-item>
              </text:list>
            </text:list-item>
          </text:list>
          <text:p text:style-name="P1">Flyers with recommended healthy swops could be handed out. Information could also include recipes with the ingredients conveniently located for pick up. This could include a video playing of how to make the recipes, what they look like and people tasting them – Professor Spector has a good example of showing what he eats and why and how he makes it on joinzoe.com. </text:p>
        </text:list-header>
      </text:list>
      <text:p text:style-name="Standard"/>
      <text:p text:style-name="Standard"/>
      <text:list xml:id="list40239766" text:continue-numbering="true" text:style-name="L3">
        <text:list-header>
          <text:p text:style-name="P3">5. Provision of healthy food boxes</text:p>
          <text:p text:style-name="P3"/>
          <text:p text:style-name="P1">Food boxes from companies such as Hello Fresh that provide ingredients and a recipe have become popular. The council could develop a version of this with bulk buying ingredients and selling them with recipes at the eat well information points.</text:p>
          <text:p text:style-name="P1"/>
          <text:p text:style-name="P1"/>
          <text:p text:style-name="P3">6. Cooking classes</text:p>
          <text:p text:style-name="P3"/>
          <text:p text:style-name="P1">How to cook nutritious meal classes could be offered by a nutritionist, health coach or residents and those who have been through the health coaching programme could be encouraged to share with each other their (appropriately vetted) healthy meal food and recipes.</text:p>
          <text:p text:style-name="P1"/>
          <text:p text:style-name="P1">Recipes should prioritise convenience and affordability as it is these factors that drive many to ultra-processed food.</text:p>
        </text:list-header>
      </text:list>
      <text:p text:style-name="Standard"/>
      <text:p text:style-name="Standard"/>
      <text:list xml:id="list40257691" text:continue-numbering="true" text:style-name="L3">
        <text:list-header>
          <text:p text:style-name="P3">7. Healthy meal tastings</text:p>
          <text:p text:style-name="P3"/>
          <text:p text:style-name="P1"><text:soft-page-break/>Tasting opportunities of healthy, convenient and affordable meals could be set up in street markets or as part of council events, perhaps supplied by graduates of the health coaching programme. This could include the provision of recipes and selling ingredients and invites to cooking classes.</text:p>
          <text:p text:style-name="P1"/>
          <text:p text:style-name="P3">8. Grow your own: classes</text:p>
          <text:p text:style-name="P3"/>
          <text:p text:style-name="P1">Home grown food is the most nutritious of all and residents who start to care about the food they grow will also start to pay more attention to everything they eat. </text:p>
          <text:p text:style-name="P1"/>
          <text:p text:style-name="P1">How to grow your own food classes can be offered. As well as outdoor staples such as tomatoes, peas, beans etc. that require a garden everyone can grow herbs and micro-greens indoors. The classes could come with kits for people to start their own.</text:p>
          <text:p text:style-name="P1"/>
          <text:p text:style-name="P1"/>
          <text:p text:style-name="P3">9. Grow you own: green spaces</text:p>
          <text:p text:style-name="P3"/>
          <text:p text:style-name="P1">I note the council plans to develop green spaces. These could provide local areas for grow your own. I imagine dotted all around Newham and close to all residents small green areas growing food. Depending on residents' levels of engagement possibly the most sensible is to focus on small food forests with fruit trees and perennial plants such as berries and herbs that require less maintenance. Encouraging growing of food in schools has also been shown to increase consumption of vegetables in the home (Wells and Kranz, 2018). No dig gardening will reduce overall maintenance.</text:p>
          <text:p text:style-name="P1"/>
          <text:p text:style-name="P1">Incidentally around me (I live in Ash Rd, E15 1HL) there are a number of raised beds set up (for example to block the road). Some of these contain herbs which is great but I'm not sure whether as residents we are allowed to pick them – perhaps there could be signs? Also there are a number of beds that look rather abandoned. I've thought about planting some crops in these for my neighbours but I'm not sure whether I'm allowed <text:s/>to or whether someone from the council will come around a pull them out. Also around me are lots of little bits of green land which are not being used. I also wonder whether the greenhouses in West Ham Park are being fully used – they are a wonderful resource.</text:p>
          <text:p text:style-name="P1"/>
          <text:p text:style-name="P1"/>
          <text:p text:style-name="P3">10 Grow your own: allotments/market garden/food forest and untended private gardens</text:p>
        </text:list-header>
      </text:list>
      <text:p text:style-name="P2"/>
      <text:p text:style-name="P2"><text:tab/><text:span text:style-name="T1">I note the council's plan to increase the number of allotments which is great. I have an <text:tab/>allotment which I love. I do note that many people who take on allotment (or part <text:tab/>thereof) struggle not realising the amount of work involved and perhaps lacking the relevant <text:tab/>skills and knowledge. </text:span></text:p>
      <text:p text:style-name="P5"/>
      <text:p text:style-name="P5"><text:tab/>I wonder if some plots, or other areas of land, could be set up as a kind of market garden <text:tab/>and/or food forest where more experienced allotmenteers or horticulturists are in charge and <text:tab/>other residents can come and help out to learn how to grow their own and as a green gym <text:tab/>activity. These residents would of course also have access to the produce. <text:s/>Any spare from <text:tab/>gluts (of which there should be a lot) could be given to residents accessing food banks, or <text:tab/>included in food boxes (see above) or sold to cover running costs.</text:p>
      <text:p text:style-name="P5"/>
      <text:p text:style-name="P5"><text:tab/>These areas could include pleasant sitting areas to hang out in to encourage attendance and <text:tab/>community spirit.</text:p>
      <text:p text:style-name="P5"><text:soft-page-break/></text:p>
      <text:p text:style-name="P5"><text:tab/>Residents who have gardens but don't like gardening could let residents who want to grow <text:tab/>their own to use their untended gardens and in return for the use of their land receive part of <text:tab/>the crop. A win-win for everyone which also leads to a more attractive neighbourhood.</text:p>
      <text:p text:style-name="P5"/>
      <text:list xml:id="list40266052" text:continue-numbering="true" text:style-name="L3">
        <text:list-header>
          <text:p text:style-name="P3">11. Branding and pervasiveness</text:p>
          <text:p text:style-name="P1">With a wide range of different strategies hopefully all <text:s/>residents will come into contact with an eat well campaign. Multiple engagements are more likely to have an impact than coming across an idea once. This could be aided by having a universal branding across all the different strategies. Perhaps those involved could be part of a Newham eat well and be healthy team, with appropriate tee-shirts and a <text:s/>strap-line such <text:s/>as “Let's make Newham London's healthiest borough!”.</text:p>
        </text:list-header>
      </text:list>
      <text:p text:style-name="Standard"/>
      <text:p text:style-name="Standard"/>
      <text:p text:style-name="Standard"/>
      <text:p text:style-name="P2">Notes and References</text:p>
      <text:p text:style-name="Standard"/>
      <text:p text:style-name="Standard">Barrington Chell and Hope-Ross (2022) <text:span text:style-name="T2">The Diet Whisperer</text:span> (Yellow Kite). Explanation of how insulin resistance is caused by the Standard Western Diet and is the first stop to all the departments in the modern hospital. Why normal calorie restrictive diets don't work and an alternative eating plan for how to prevent and reverse insulin resistance and hence obesity and the diseases of modernity.</text:p>
      <text:p text:style-name="Standard"/>
      <text:p text:style-name="Standard">Ruaber et al (2019). <text:span text:style-name="T3">Ultra-proccessed food and excessive free sugar intake in the UK: a nationally representative cross-sectional study</text:span> (bmjopen, volume 9, issue 10). </text:p>
      <text:p text:style-name="Standard"/>
      <text:p text:style-name="Standard">Wells, Nancy and Kranz, Nancy (2018) <text:span text:style-name="T3">The carry-over effect of school gardens on fruit and vegetable availability at home: A randomized controlled study with low income elementary schools</text:span> (Preventative Medicine, volume 112, pp 152-159)</text:p>
      <text:p text:style-name="Standard"/>
      <text:p text:style-name="Standard"><text:span text:style-name="T3">ukhealthcoaches.com</text:span>. The UK regulatory body for the relatively new field of health coaching.</text:p>
      <text:p text:style-name="Standard"/>
      <text:p text:style-name="Standard"><text:span text:style-name="T3">Joinzoe.com</text:span>. Nutrition advice based on the PREDICT studies, the largest in depth nutrition study in the world. One of the lead researchers and developers of the Zoe website is Professor Tim Spector. His particular focus is on how what we eat impacts our microbiome and consequently our health. </text:p>
      <text:p text:style-name="Standard">Spector, Tim (2020) <text:span text:style-name="T2">Spoon Fed: Why almost everything we've been told about food is wrong</text:span> (Vintage)</text:p>
      <text:p text:style-name="Standard">Spector, Tim (2015) <text:span text:style-name="T2">The Diet Myth: The Real Science behind what we eat</text:span> (Weidenfeld and Nicolson)</text:p>
      <text:p text:style-name="Standard"/>
      <text:p text:style-name="Standard">Li, William (2019) <text:span text:style-name="T2">Eat to beat disease: the body's five defense systems and the foods that could save your life</text:span> (Vermillion). Doctor's analysis of the scientific research into which foods are generally healthy and those that are preventative for particular diseases.</text:p>
      <text:p text:style-name="Standard"/>
      <text:p text:style-name="Standard">Chatterjee, Rangan (2017) <text:span text:style-name="T2">The 4 Pillar Plan: How to Relax, Eat, Move and Sleep your way to a longer, healthier life</text:span> (Penguin). Very influential UK doctor. Dr Chatterjee also hosts a health podcast on YouTube.</text:p>
      <text:p text:style-name="Standard"/>
      <text:p text:style-name="Standard">Sinclair, David (2019) <text:span text:style-name="T2">Lifespan: Why we age – and why we don't have to</text:span> (Thorsons). Professor Sinclair has been named by Time magazine as one of the world's 50 most influential people. His number one recommendation for slowing and even reversing ageing and avoiding the diseases of modernity is to eat less (and of course healthier) food. Professor Sinclair also hosts a podcast on <text:soft-page-break/>YouTube.</text:p>
      <text:p text:style-name="Standard"/>
      <text:p text:style-name="Standard">Buettner, Dan (2012) <text:span text:style-name="T2">The Blue Zones: 9 Lessons on living longer from the people who've lived the longest </text:span>(National Geographic). The Blue Zones are those areas in the world where the population lives the longest and healthiest lives. The research looks at what they eat and other lifestyle factors the blue zones share. The website <text:span text:style-name="T3">bluezones.com</text:span> is full of information. <text:a xlink:type="simple" xlink:href="http://www.bluezones.com/blue-zones-project-results-beach-cities-ca/" text:style-name="Internet_20_link" text:visited-style-name="Visited_20_Internet_20_Link">www.bluezones.com/blue-zones-project-results-beach-cities-ca/</text:a># gives the data on the health changes in the beach cities in California who adopted a blue zones lifestyle.</text:p>
      <text:p text:style-name="Standard"/>
      <text:p text:style-name="Standard">Jacka, Felice (2019) <text:span text:style-name="T2">Brain Changer: How Diet can save your mental health</text:span> (Yellow Kite). Professor who showed that changing your diet by reducing the amount of ultra-processed foods can reduce or even eliminate anxiety and depression.</text:p>
      <text:p text:style-name="Standard"/>
      <text:p text:style-name="Standard">The following both have YouTube channels and a number of books that I find very helpful for growing your own food:</text:p>
      <text:p text:style-name="Standard">Dowding, Charles (2020) N<text:span text:style-name="T2">o Dig Gardening: From Weeds to Vegetables quickly and easily</text:span> (No dig)</text:p>
      <text:p text:style-name="Standard">Richards, Huw (2020) <text:span text:style-name="T2">Grow Food for Free: The Easy Sustainable, Zero-cost way to a plentiful harvest</text:span> (DK)</text:p>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tarSymbol" svg:font-family="StarSymbol" style:font-charset="x-symbol"/>
    <style:font-face style:name="OpenSymbol" svg:font-family="OpenSymbol"/>
    <style:font-face style:name="Arial2" svg:font-family="Arial" style:font-family-generic="swiss"/>
    <style:font-face style:name="Times New Roman" svg:font-family="'Times New Roman'" style:font-family-generic="roman" style:font-pitch="variable"/>
    <style:font-face style:name="Arial" svg:font-family="Arial"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GB"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Times New Roman" fo:font-size="12pt" fo:language="en" fo:country="GB" style:letter-kerning="true" style:font-name-asian="SimSun" style:font-size-asian="12pt" style:language-asian="zh" style:country-asian="CN" style:font-name-complex="Ari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Arial1"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Arial2"/>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Arial2" style:font-size-complex="12pt" style:font-style-complex="italic"/>
    </style:style>
    <style:style style:name="Index" style:family="paragraph" style:parent-style-name="Standard" style:class="index">
      <style:paragraph-properties text:number-lines="false" text:line-number="0"/>
      <style:text-properties style:font-name-complex="Arial2"/>
    </style:style>
    <style:style style:name="Bullet_20_Symbols" style:display-name="Bullet Symbols" style:family="text">
      <style:text-properties style:font-name="OpenSymbol" style:font-name-asian="OpenSymbol" style:font-name-complex="OpenSymbol"/>
    </style:style>
    <style:style style:name="Numbering_20_Symbols" style:display-name="Numbering Symbols" style:family="text"/>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2-02-18T17:38:22.51</meta:creation-date>
    <dc:date>2022-02-28T20:01:49.28</dc:date>
    <meta:editing-duration>P7DT21H56M48S</meta:editing-duration>
    <meta:editing-cycles>33</meta:editing-cycles>
    <meta:generator>OpenOffice/4.1.6$Win32 OpenOffice.org_project/416m1$Build-9790</meta:generator>
    <meta:document-statistic meta:table-count="0" meta:image-count="0" meta:object-count="0" meta:page-count="6" meta:paragraph-count="76" meta:word-count="2573" meta:character-count="15467"/>
  </office:meta>
</office:document-meta>
</file>